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106cm"/>
    </style:style>
    <style:style style:name="P2" style:family="paragraph" style:parent-style-name="Standard">
      <style:text-properties style:font-name="標楷體" style:font-name-asian="標楷體1" style:font-size-complex="12pt"/>
    </style:style>
    <style:style style:name="P3" style:family="paragraph" style:parent-style-name="Standard">
      <style:text-properties style:font-name="標楷體" style:text-underline-style="solid" style:text-underline-width="auto" style:text-underline-color="font-color" style:font-name-asian="標楷體1" style:font-size-complex="12pt"/>
    </style:style>
    <style:style style:name="P4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5" style:family="paragraph" style:parent-style-name="Standard">
      <style:paragraph-properties fo:margin-top="0cm" fo:margin-bottom="0.635cm" style:contextual-spacing="false" fo:text-align="start" style:justify-single-word="false"/>
      <style:text-properties style:font-name="標楷體" fo:font-size="16pt" officeooo:paragraph-rsid="0008b478" style:font-name-asian="標楷體1" style:font-size-asian="16pt" style:font-size-complex="16pt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2pt" officeooo:paragraph-rsid="0008b478" style:font-name-asian="標楷體1" style:font-size-asian="12pt" style:font-size-complex="12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26pt" style:font-name-asian="標楷體1" style:font-size-asian="26pt" style:font-size-complex="26pt"/>
    </style:style>
    <style:style style:name="T1" style:family="text">
      <style:text-properties style:font-name="標楷體" fo:font-size="16pt" style:font-name-asian="標楷體1" style:font-size-asian="16pt" style:font-size-complex="16pt"/>
    </style:style>
    <style:style style:name="T2" style:family="text">
      <style:text-properties style:font-name="標楷體" fo:font-size="16pt" officeooo:rsid="00097361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officeooo:rsid="000b2ec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bookmark text:name="_GoBack"/>切結書</text:p>
      <text:p text:style-name="P1"><text:span text:style-name="T1">本人 </text:span><text:span text:style-name="T3"><text:s text:c="13"/></text:span><text:span text:style-name="T1">因計畫需要，</text:span><text:span text:style-name="T2">同意</text:span><text:span text:style-name="T1">由助理協助處理電子公文系統，如助理因故離職，本人無條件承接原助理遺留未辦畢之公文，並由文書組列入稽催控管對象。</text:span></text:p>
      <text:p text:style-name="P2"/>
      <text:p text:style-name="P4">授權協助處理人員姓名：</text:p>
      <text:p text:style-name="P4">職稱：　　　　　　　　　Email: <text:s text:c="19"/></text:p>
      <text:p text:style-name="P3"/>
      <text:p text:style-name="P4">立切結書人：</text:p>
      <text:p text:style-name="P5">中 <text:s text:c="2"/>華 <text:s text:c="2"/>民 <text:s text:c="2"/>國　　 <text:s text:c="4"/>年　　 <text:s text:c="4"/>月　　 <text:s text:c="4"/>日</text:p>
      <text:p text:style-name="P6">-------------裁------------------切------------------線-------------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25cm" fo:margin-left="3.175cm" fo:margin-right="3.175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pple</meta:initial-creator>
    <meta:editing-cycles>6</meta:editing-cycles>
    <meta:print-date>2018-08-01T01:57:00</meta:print-date>
    <meta:creation-date>2018-08-01T05:29:00</meta:creation-date>
    <dc:date>2026-08-04T17:01:23.246000000</dc:date>
    <meta:editing-duration>PT15M46S</meta:editing-duration>
    <meta:generator>MODA_ODF_Application_Tools/4.0.1.2$Windows_X86_64 LibreOffice_project/4fe7fa5f4f65f5dd3193a39e152fc48afcc93fee</meta:generator>
    <meta:document-statistic meta:table-count="0" meta:image-count="0" meta:object-count="0" meta:page-count="1" meta:paragraph-count="7" meta:word-count="103" meta:character-count="239" meta:non-whitespace-character-count="16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